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190000002588E504CE6.jpg"/>
  <manifest:file-entry manifest:media-type="image/jpeg" manifest:full-path="Pictures/1000000000000190000002586DAAFA3D.jpg"/>
  <manifest:file-entry manifest:media-type="image/jpeg" manifest:full-path="Pictures/100000000000019000000258438731EF.jpg"/>
  <manifest:file-entry manifest:media-type="image/jpeg" manifest:full-path="Pictures/1000000000000190000002586A516145.jp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Tahoma1" svg:font-family="Tahoma"/>
    <style:font-face style:name="Verdana" svg:font-family="Verdana, Arial, Helvetica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au1" style:family="table">
      <style:table-properties style:width="16.999cm" style:rel-width="100%" table:align="left"/>
    </style:style>
    <style:style style:name="Tableau1.A" style:family="table-column">
      <style:table-column-properties style:column-width="16.999cm" style:rel-column-width="65535*"/>
    </style:style>
    <style:style style:name="Tableau2" style:family="table">
      <style:table-properties style:width="16.999cm" style:rel-width="100%" table:align="center"/>
    </style:style>
    <style:style style:name="Tableau2.A" style:family="table-column">
      <style:table-column-properties style:column-width="16.999cm" style:rel-column-width="65535*"/>
    </style:style>
    <style:style style:name="Tableau3" style:family="table">
      <style:table-properties style:width="16.999cm" style:rel-width="100%" table:align="left"/>
    </style:style>
    <style:style style:name="Tableau3.A" style:family="table-column">
      <style:table-column-properties style:column-width="16.999cm" style:rel-column-width="65535*"/>
    </style:style>
    <style:style style:name="Tableau4" style:family="table">
      <style:table-properties style:width="16.999cm" style:rel-width="100%" table:align="left" fo:background-color="#cccccc">
        <style:background-image/>
      </style:table-properties>
    </style:style>
    <style:style style:name="Tableau4.A" style:family="table-column">
      <style:table-column-properties style:column-width="16.999cm" style:rel-column-width="65535*"/>
    </style:style>
    <style:style style:name="Tableau4.1" style:family="table-row">
      <style:table-row-properties fo:background-color="#eeeeee">
        <style:background-image/>
      </style:table-row-properties>
    </style:style>
    <style:style style:name="Tableau4.A1" style:family="table-cell">
      <style:table-cell-properties fo:padding="0.132cm" fo:border="0.035cm solid #808080"/>
    </style:style>
    <style:style style:name="Tableau4.2" style:family="table-row">
      <style:table-row-properties fo:background-color="#ffffff">
        <style:background-image/>
      </style:table-row-properties>
    </style:style>
    <style:style style:name="Tableau4.A2" style:family="table-cell">
      <style:table-cell-properties fo:background-color="#ffffff" fo:padding="0.132cm" fo:border-left="0.035cm solid #808080" fo:border-right="0.035cm solid #808080" fo:border-top="none" fo:border-bottom="0.035cm solid #808080">
        <style:background-image/>
      </style:table-cell-properties>
    </style:style>
    <style:style style:name="Tableau4.A3" style:family="table-cell">
      <style:table-cell-properties fo:padding="0.132cm" fo:border-left="0.035cm solid #808080" fo:border-right="0.035cm solid #808080" fo:border-top="none" fo:border-bottom="0.035cm solid #808080"/>
    </style:style>
    <style:style style:name="Tableau5" style:family="table">
      <style:table-properties style:width="13.386cm" style:rel-width="80%" table:align="left"/>
    </style:style>
    <style:style style:name="Tableau5.A" style:family="table-column">
      <style:table-column-properties style:column-width="2.803cm" style:rel-column-width="10976*"/>
    </style:style>
    <style:style style:name="Tableau5.B" style:family="table-column">
      <style:table-column-properties style:column-width="10.583cm" style:rel-column-width="41447*"/>
    </style:style>
    <style:style style:name="Tableau5.A1" style:family="table-cell">
      <style:table-cell-properties style:vertical-align="middle" fo:background-color="#ffffff" fo:padding="0.132cm" fo:border-left="0.035cm solid #808080" fo:border-right="none" fo:border-top="0.035cm solid #808080" fo:border-bottom="0.035cm solid #808080">
        <style:background-image/>
      </style:table-cell-properties>
    </style:style>
    <style:style style:name="Tableau5.B1" style:family="table-cell">
      <style:table-cell-properties style:vertical-align="middle" fo:background-color="#ffffff" fo:padding="0.132cm" fo:border="0.035cm solid #808080">
        <style:background-image/>
      </style:table-cell-properties>
    </style:style>
    <style:style style:name="Tableau5.A2" style:family="table-cell">
      <style:table-cell-properties style:vertical-align="middle" fo:background-color="#ffffff" fo:padding="0.132cm" fo:border-left="0.035cm solid #808080" fo:border-right="none" fo:border-top="none" fo:border-bottom="0.035cm solid #808080">
        <style:background-image/>
      </style:table-cell-properties>
    </style:style>
    <style:style style:name="Tableau5.B2" style:family="table-cell">
      <style:table-cell-properties style:vertical-align="middle" fo:background-color="#ffffff" fo:padding="0.132cm" fo:border-left="0.035cm solid #808080" fo:border-right="0.035cm solid #808080" fo:border-top="none" fo:border-bottom="0.035cm solid #808080">
        <style:background-image/>
      </style:table-cell-properties>
    </style:style>
    <style:style style:name="Tableau6" style:family="table">
      <style:table-properties style:width="16.999cm" style:rel-width="100%" table:align="left"/>
    </style:style>
    <style:style style:name="Tableau6.A" style:family="table-column">
      <style:table-column-properties style:column-width="16.999cm" style:rel-column-width="65535*"/>
    </style:style>
    <style:style style:name="Tableau7" style:family="table">
      <style:table-properties style:width="16.999cm" style:rel-width="100%" table:align="center"/>
    </style:style>
    <style:style style:name="Tableau7.A" style:family="table-column">
      <style:table-column-properties style:column-width="16.999cm" style:rel-column-width="65535*"/>
    </style:style>
    <style:style style:name="Tableau8" style:family="table">
      <style:table-properties style:width="16.999cm" style:rel-width="100%" table:align="left" fo:background-color="#cccccc">
        <style:background-image/>
      </style:table-properties>
    </style:style>
    <style:style style:name="Tableau8.A" style:family="table-column">
      <style:table-column-properties style:column-width="16.999cm" style:rel-column-width="65535*"/>
    </style:style>
    <style:style style:name="Tableau8.1" style:family="table-row">
      <style:table-row-properties fo:background-color="#eeeeee">
        <style:background-image/>
      </style:table-row-properties>
    </style:style>
    <style:style style:name="Tableau8.A1" style:family="table-cell">
      <style:table-cell-properties fo:padding="0.132cm" fo:border="0.035cm solid #808080"/>
    </style:style>
    <style:style style:name="Tableau8.2" style:family="table-row">
      <style:table-row-properties fo:background-color="#ffffff">
        <style:background-image/>
      </style:table-row-properties>
    </style:style>
    <style:style style:name="Tableau8.A2" style:family="table-cell">
      <style:table-cell-properties fo:background-color="#ffffff" fo:padding="0.132cm" fo:border-left="0.035cm solid #808080" fo:border-right="0.035cm solid #808080" fo:border-top="none" fo:border-bottom="0.035cm solid #808080">
        <style:background-image/>
      </style:table-cell-properties>
    </style:style>
    <style:style style:name="Tableau8.A3" style:family="table-cell">
      <style:table-cell-properties fo:padding="0.132cm" fo:border-left="0.035cm solid #808080" fo:border-right="0.035cm solid #808080" fo:border-top="none" fo:border-bottom="0.035cm solid #808080"/>
    </style:style>
    <style:style style:name="Tableau9" style:family="table">
      <style:table-properties style:width="13.386cm" style:rel-width="80%" table:align="left"/>
    </style:style>
    <style:style style:name="Tableau9.A" style:family="table-column">
      <style:table-column-properties style:column-width="2.223cm" style:rel-column-width="8703*"/>
    </style:style>
    <style:style style:name="Tableau9.B" style:family="table-column">
      <style:table-column-properties style:column-width="11.164cm" style:rel-column-width="43720*"/>
    </style:style>
    <style:style style:name="Tableau9.A1" style:family="table-cell">
      <style:table-cell-properties style:vertical-align="middle" fo:background-color="#ffffff" fo:padding="0.132cm" fo:border-left="0.035cm solid #808080" fo:border-right="none" fo:border-top="0.035cm solid #808080" fo:border-bottom="0.035cm solid #808080">
        <style:background-image/>
      </style:table-cell-properties>
    </style:style>
    <style:style style:name="Tableau9.B1" style:family="table-cell">
      <style:table-cell-properties style:vertical-align="middle" fo:background-color="#ffffff" fo:padding="0.132cm" fo:border="0.035cm solid #808080">
        <style:background-image/>
      </style:table-cell-properties>
    </style:style>
    <style:style style:name="Tableau9.A2" style:family="table-cell">
      <style:table-cell-properties style:vertical-align="middle" fo:background-color="#ffffff" fo:padding="0.132cm" fo:border-left="0.035cm solid #808080" fo:border-right="none" fo:border-top="none" fo:border-bottom="0.035cm solid #808080">
        <style:background-image/>
      </style:table-cell-properties>
    </style:style>
    <style:style style:name="Tableau9.B2" style:family="table-cell">
      <style:table-cell-properties style:vertical-align="middle" fo:background-color="#ffffff" fo:padding="0.132cm" fo:border-left="0.035cm solid #808080" fo:border-right="0.035cm solid #808080" fo:border-top="none" fo:border-bottom="0.035cm solid #808080">
        <style:background-image/>
      </style:table-cell-properties>
    </style:style>
    <style:style style:name="Tableau10" style:family="table">
      <style:table-properties style:width="16.999cm" style:rel-width="100%" table:align="left"/>
    </style:style>
    <style:style style:name="Tableau10.A" style:family="table-column">
      <style:table-column-properties style:column-width="16.999cm" style:rel-column-width="65535*"/>
    </style:style>
    <style:style style:name="Tableau11" style:family="table">
      <style:table-properties style:width="16.999cm" style:rel-width="100%" table:align="center"/>
    </style:style>
    <style:style style:name="Tableau11.A" style:family="table-column">
      <style:table-column-properties style:column-width="16.999cm" style:rel-column-width="65535*"/>
    </style:style>
    <style:style style:name="Tableau12" style:family="table">
      <style:table-properties style:width="16.999cm" style:rel-width="100%" table:align="left" fo:background-color="#cccccc">
        <style:background-image/>
      </style:table-properties>
    </style:style>
    <style:style style:name="Tableau12.A" style:family="table-column">
      <style:table-column-properties style:column-width="16.999cm" style:rel-column-width="65535*"/>
    </style:style>
    <style:style style:name="Tableau12.1" style:family="table-row">
      <style:table-row-properties fo:background-color="#eeeeee">
        <style:background-image/>
      </style:table-row-properties>
    </style:style>
    <style:style style:name="Tableau12.A1" style:family="table-cell">
      <style:table-cell-properties fo:padding="0.132cm" fo:border="0.035cm solid #808080"/>
    </style:style>
    <style:style style:name="Tableau12.2" style:family="table-row">
      <style:table-row-properties fo:background-color="#ffffff">
        <style:background-image/>
      </style:table-row-properties>
    </style:style>
    <style:style style:name="Tableau12.A2" style:family="table-cell">
      <style:table-cell-properties fo:background-color="#ffffff" fo:padding="0.132cm" fo:border-left="0.035cm solid #808080" fo:border-right="0.035cm solid #808080" fo:border-top="none" fo:border-bottom="0.035cm solid #808080">
        <style:background-image/>
      </style:table-cell-properties>
    </style:style>
    <style:style style:name="Tableau12.A3" style:family="table-cell">
      <style:table-cell-properties fo:padding="0.132cm" fo:border-left="0.035cm solid #808080" fo:border-right="0.035cm solid #808080" fo:border-top="none" fo:border-bottom="0.035cm solid #808080"/>
    </style:style>
    <style:style style:name="Tableau13" style:family="table">
      <style:table-properties style:width="13.386cm" style:rel-width="80%" table:align="left"/>
    </style:style>
    <style:style style:name="Tableau13.A" style:family="table-column">
      <style:table-column-properties style:column-width="2.72cm" style:rel-column-width="10651*"/>
    </style:style>
    <style:style style:name="Tableau13.B" style:family="table-column">
      <style:table-column-properties style:column-width="10.666cm" style:rel-column-width="41772*"/>
    </style:style>
    <style:style style:name="Tableau13.A1" style:family="table-cell">
      <style:table-cell-properties style:vertical-align="middle" fo:background-color="#ffffff" fo:padding="0.132cm" fo:border-left="0.035cm solid #808080" fo:border-right="none" fo:border-top="0.035cm solid #808080" fo:border-bottom="0.035cm solid #808080">
        <style:background-image/>
      </style:table-cell-properties>
    </style:style>
    <style:style style:name="Tableau13.B1" style:family="table-cell">
      <style:table-cell-properties style:vertical-align="middle" fo:background-color="#ffffff" fo:padding="0.132cm" fo:border="0.035cm solid #808080">
        <style:background-image/>
      </style:table-cell-properties>
    </style:style>
    <style:style style:name="Tableau13.A2" style:family="table-cell">
      <style:table-cell-properties style:vertical-align="middle" fo:background-color="#ffffff" fo:padding="0.132cm" fo:border-left="0.035cm solid #808080" fo:border-right="none" fo:border-top="none" fo:border-bottom="0.035cm solid #808080">
        <style:background-image/>
      </style:table-cell-properties>
    </style:style>
    <style:style style:name="Tableau13.B2" style:family="table-cell">
      <style:table-cell-properties style:vertical-align="middle" fo:background-color="#ffffff" fo:padding="0.132cm" fo:border-left="0.035cm solid #808080" fo:border-right="0.035cm solid #808080" fo:border-top="none" fo:border-bottom="0.035cm solid #808080">
        <style:background-image/>
      </style:table-cell-properties>
    </style:style>
    <style:style style:name="Tableau14" style:family="table">
      <style:table-properties style:width="16.999cm" style:rel-width="100%" table:align="left"/>
    </style:style>
    <style:style style:name="Tableau14.A" style:family="table-column">
      <style:table-column-properties style:column-width="16.999cm" style:rel-column-width="65535*"/>
    </style:style>
    <style:style style:name="Tableau15" style:family="table">
      <style:table-properties style:width="16.999cm" style:rel-width="100%" table:align="center"/>
    </style:style>
    <style:style style:name="Tableau15.A" style:family="table-column">
      <style:table-column-properties style:column-width="16.999cm" style:rel-column-width="65535*"/>
    </style:style>
    <style:style style:name="Tableau16" style:family="table">
      <style:table-properties style:width="16.999cm" style:rel-width="100%" table:align="left" fo:background-color="#cccccc">
        <style:background-image/>
      </style:table-properties>
    </style:style>
    <style:style style:name="Tableau16.A" style:family="table-column">
      <style:table-column-properties style:column-width="16.999cm" style:rel-column-width="65535*"/>
    </style:style>
    <style:style style:name="Tableau16.1" style:family="table-row">
      <style:table-row-properties fo:background-color="#eeeeee">
        <style:background-image/>
      </style:table-row-properties>
    </style:style>
    <style:style style:name="Tableau16.A1" style:family="table-cell">
      <style:table-cell-properties fo:padding="0.132cm" fo:border="0.035cm solid #808080"/>
    </style:style>
    <style:style style:name="Tableau16.2" style:family="table-row">
      <style:table-row-properties fo:background-color="#ffffff">
        <style:background-image/>
      </style:table-row-properties>
    </style:style>
    <style:style style:name="Tableau16.A2" style:family="table-cell">
      <style:table-cell-properties fo:background-color="#ffffff" fo:padding="0.132cm" fo:border-left="0.035cm solid #808080" fo:border-right="0.035cm solid #808080" fo:border-top="none" fo:border-bottom="0.035cm solid #808080">
        <style:background-image/>
      </style:table-cell-properties>
    </style:style>
    <style:style style:name="Tableau16.A3" style:family="table-cell">
      <style:table-cell-properties fo:padding="0.132cm" fo:border-left="0.035cm solid #808080" fo:border-right="0.035cm solid #808080" fo:border-top="none" fo:border-bottom="0.035cm solid #808080"/>
    </style:style>
    <style:style style:name="Tableau17" style:family="table">
      <style:table-properties style:width="13.386cm" style:rel-width="80%" table:align="left"/>
    </style:style>
    <style:style style:name="Tableau17.A" style:family="table-column">
      <style:table-column-properties style:column-width="5.68cm" style:rel-column-width="22240*"/>
    </style:style>
    <style:style style:name="Tableau17.B" style:family="table-column">
      <style:table-column-properties style:column-width="7.706cm" style:rel-column-width="30182*"/>
    </style:style>
    <style:style style:name="Tableau17.A1" style:family="table-cell">
      <style:table-cell-properties style:vertical-align="middle" fo:background-color="#ffffff" fo:padding="0.132cm" fo:border-left="0.035cm solid #808080" fo:border-right="none" fo:border-top="0.035cm solid #808080" fo:border-bottom="0.035cm solid #808080">
        <style:background-image/>
      </style:table-cell-properties>
    </style:style>
    <style:style style:name="Tableau17.B1" style:family="table-cell">
      <style:table-cell-properties style:vertical-align="middle" fo:background-color="#ffffff" fo:padding="0.132cm" fo:border="0.035cm solid #808080">
        <style:background-image/>
      </style:table-cell-properties>
    </style:style>
    <style:style style:name="Tableau17.A2" style:family="table-cell">
      <style:table-cell-properties style:vertical-align="middle" fo:background-color="#ffffff" fo:padding="0.132cm" fo:border-left="0.035cm solid #808080" fo:border-right="none" fo:border-top="none" fo:border-bottom="0.035cm solid #808080">
        <style:background-image/>
      </style:table-cell-properties>
    </style:style>
    <style:style style:name="Tableau17.B2" style:family="table-cell">
      <style:table-cell-properties style:vertical-align="middle" fo:background-color="#ffffff" fo:padding="0.132cm" fo:border-left="0.035cm solid #808080" fo:border-right="0.035cm solid #808080" fo:border-top="none" fo:border-bottom="0.035cm solid #808080">
        <style:background-image/>
      </style:table-cell-properties>
    </style:style>
    <style:style style:name="P1" style:family="paragraph" style:parent-style-name="Standard">
      <style:paragraph-properties fo:margin-top="0cm" fo:margin-bottom="0cm"/>
      <style:text-properties fo:font-size="2pt" style:font-size-asian="2pt" style:font-size-complex="2pt"/>
    </style:style>
    <style:style style:name="P2" style:family="paragraph" style:parent-style-name="Table_20_Contents">
      <style:text-properties style:font-name="Verdana" fo:font-size="9pt" fo:font-weight="bold"/>
    </style:style>
    <style:style style:name="P3" style:family="paragraph" style:parent-style-name="Table_20_Contents">
      <style:text-properties style:font-name="Verdana" fo:font-size="7.5pt"/>
    </style:style>
    <style:style style:name="P4" style:family="paragraph" style:parent-style-name="Table_20_Contents">
      <style:paragraph-properties fo:text-align="start" style:justify-single-word="false"/>
    </style:style>
    <style:style style:name="P5" style:family="paragraph" style:parent-style-name="Table_20_Contents">
      <style:paragraph-properties fo:text-align="start" style:justify-single-word="false"/>
      <style:text-properties fo:font-size="2pt" style:font-size-asian="2pt" style:font-size-complex="2pt"/>
    </style:style>
    <style:style style:name="P6" style:family="paragraph" style:parent-style-name="Table_20_Contents">
      <style:paragraph-properties fo:margin-top="0cm" fo:margin-bottom="0.499cm" fo:text-align="end" style:justify-single-word="false"/>
      <style:text-properties style:font-name="Verdana" fo:font-size="7.5pt"/>
    </style:style>
    <style:style style:name="P7" style:family="paragraph" style:parent-style-name="Table_20_Contents">
      <style:paragraph-properties fo:margin-top="0cm" fo:margin-bottom="0.499cm" fo:text-align="end" style:justify-single-word="false"/>
    </style:style>
    <style:style style:name="P8" style:family="paragraph" style:parent-style-name="Table_20_Contents">
      <style:paragraph-properties fo:margin-left="0cm" fo:margin-right="0cm" fo:margin-top="0cm" fo:margin-bottom="0.499cm" fo:text-indent="0cm" style:auto-text-indent="false" style:writing-mode="lr-tb"/>
      <style:text-properties style:font-name="Verdana" fo:font-size="7.5pt"/>
    </style:style>
    <style:style style:name="P9" style:family="paragraph" style:parent-style-name="Table_20_Contents">
      <style:text-properties style:font-name="Verdana" fo:font-size="9pt" fo:font-weight="bold"/>
    </style:style>
    <style:style style:name="T1" style:family="text">
      <style:text-properties style:font-name="Verdana" fo:font-size="7.5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>
        <form:form form:name="formulaire" form:apply-filter="true" form:method="post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  <form:form form:name="formulaire" form:apply-filter="true" form:method="post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  <form:form form:name="formulaire" form:apply-filter="true" form:method="post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  <form:form form:name="formulaire" form:apply-filter="true" form:method="post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ages1" text:anchor-type="paragraph" svg:x="4.26cm" svg:y="0.621cm" svg:width="7.567cm" svg:height="9.029cm" draw:z-index="0"><draw:image xlink:href="Pictures/1000000000000190000002588E504CE6.jpg" xlink:type="simple" xlink:show="embed" xlink:actuate="onLoad"/></draw:frame></text:p>
      <text:section text:style-name="Sect1" text:name="largeur_de_page_et_bordures">
        <table:table table:name="Tableau1" table:style-name="Tableau1">
          <table:table-column table:style-name="Tableau1.A"/>
          <table:table-row>
            <table:table-cell office:value-type="string">
              <text:p text:style-name="P1"><text:bookmark text:name="cadre_colonne_principale"/></text:p>
              <table:table table:name="Tableau2" table:style-name="Tableau2">
                <table:table-column table:style-name="Tableau2.A"/>
                <table:table-row>
                  <table:table-cell office:value-type="string">
                    <text:p text:style-name="P1"><text:bookmark text:name="texte_description_fiche_produit"/></text:p>
                    <table:table table:name="Tableau3" table:style-name="Tableau3">
                      <table:table-column table:style-name="Tableau3.A"/>
                      <table:table-row>
                        <table:table-cell office:value-type="string">
                          <text:p text:style-name="Table_20_Contents"/>
                        </table:table-cell>
                      </table:table-row>
                    </table:table>
                    <table:table table:name="Tableau4" table:style-name="Tableau4">
                      <table:table-column table:style-name="Tableau4.A"/>
                      <table:table-row table:style-name="Tableau4.1">
                        <table:table-cell table:style-name="Tableau4.A1" office:value-type="string">
                          <text:p text:style-name="P2">En quelques mots</text:p>
                        </table:table-cell>
                      </table:table-row>
                      <table:table-row table:style-name="Tableau4.2">
                        <table:table-cell table:style-name="Tableau4.A2" office:value-type="string">
                          <text:p text:style-name="P3">Télécommande sans fil infrarouge.<text:line-break/>Fonctionne soit en direct (télécommande classique) ou en barrage (photo animalière par exemple).<text:line-break/>Portée rallongée par rapport au capteur infrarouge du boitier + possibilité d'orienter le récepteur.</text:p>
                        </table:table-cell>
                      </table:table-row>
                      <table:table-row table:style-name="Tableau4.1">
                        <table:table-cell table:style-name="Tableau4.A3" office:value-type="string">
                          <text:p text:style-name="P2">Composition</text:p>
                        </table:table-cell>
                      </table:table-row>
                      <table:table-row table:style-name="Tableau4.2">
                        <table:table-cell table:style-name="Tableau4.A2" office:value-type="string">
                          <text:p text:style-name="P3">1x Emetteur<text:line-break/>1x Recepteur orientable à monter sur le sabot flash l'appareil ou sur trepied.</text:p>
                        </table:table-cell>
                      </table:table-row>
                      <table:table-row table:style-name="Tableau4.1">
                        <table:table-cell table:style-name="Tableau4.A3" office:value-type="string">
                          <text:p text:style-name="P2">Caractéristiques</text:p>
                          <table:table table:name="Tableau5" table:style-name="Tableau5">
                            <table:table-column table:style-name="Tableau5.A"/>
                            <table:table-column table:style-name="Tableau5.B"/>
                            <table:table-row>
                              <table:table-cell table:style-name="Tableau5.A1" office:value-type="string">
                                <text:p text:style-name="P6">Type</text:p>
                              </table:table-cell>
                              <table:table-cell table:style-name="Tableau5.B1" office:value-type="string">
                                <text:p text:style-name="P3">Infrarouge direct<text:line-break/>et infrarouge en barrage.<text:line-break/>Récepteur orientable.</text:p>
                              </table:table-cell>
                            </table:table-row>
                            <table:table-row>
                              <table:table-cell table:style-name="Tableau5.A2" office:value-type="string">
                                <text:p text:style-name="P6">Portée</text:p>
                              </table:table-cell>
                              <table:table-cell table:style-name="Tableau5.B2" office:value-type="string">
                                <text:p text:style-name="P3">&gt;16 mètres en direct (pas d'obstacle)</text:p>
                              </table:table-cell>
                            </table:table-row>
                            <table:table-row>
                              <table:table-cell table:style-name="Tableau5.A2" office:value-type="string">
                                <text:p text:style-name="P6">Fonctions</text:p>
                              </table:table-cell>
                              <table:table-cell table:style-name="Tableau5.B2" office:value-type="string">
                                <text:p text:style-name="P3">Mode Standard : déclenchement immédiat.<text:line-break/>Mode à retardement : Déclenchement décalé de 2 secondes.<text:line-break/>Mode Continu : Déclenchements multiples continu.<text:line-break/>Mode Barrage : Déclenche lorsqu'un sujet interrompt le faisceau.<text:line-break/>Deux canaux A et B : pour une utilisation simultannée de deux appareils / deux télécommandes.</text:p>
                              </table:table-cell>
                            </table:table-row>
                            <table:table-row>
                              <table:table-cell table:style-name="Tableau5.A2" office:value-type="string">
                                <text:p text:style-name="P7"> <text:span text:style-name="T1">Compatibilité</text:span></text:p>
                              </table:table-cell>
                              <table:table-cell table:style-name="Tableau5.B2" office:value-type="string">
                                <text:p text:style-name="Table_20_Contents"> <text:span text:style-name="T1">NIKON D90 D5000</text:span></text:p>
                              </table:table-cell>
                            </table:table-row>
                            <table:table-row>
                              <table:table-cell table:style-name="Tableau5.A2" office:value-type="string">
                                <text:p text:style-name="P6">Piles (non fournies)</text:p>
                              </table:table-cell>
                              <table:table-cell table:style-name="Tableau5.B2" office:value-type="string">
                                <text:p text:style-name="P3">Emetteur : 2 piles AAA 1,7V<text:line-break/>Récepteur : 1 pile 476A 6V</text:p>
                              </table:table-cell>
                            </table:table-row>
                            <table:table-row>
                              <table:table-cell table:style-name="Tableau5.A2" office:value-type="string">
                                <text:p text:style-name="P6">Poid</text:p>
                              </table:table-cell>
                              <table:table-cell table:style-name="Tableau5.B2" office:value-type="string">
                                <text:p text:style-name="P3">Emetteur : 65gr<text:line-break/>Recepteur : 60gr</text:p>
                              </table:table-cell>
                            </table:table-row>
                            <table:table-row>
                              <table:table-cell table:style-name="Tableau5.A2" office:value-type="string">
                                <text:p text:style-name="P7"> <text:span text:style-name="T1">Garantie</text:span></text:p>
                              </table:table-cell>
                              <table:table-cell table:style-name="Tableau5.B2" office:value-type="string">
                                <text:p text:style-name="Table_20_Contents"> <text:span text:style-name="T1">1 an</text:span></text:p>
                              </table:table-cell>
                            </table:table-row>
                          </table:table>
                          <text:p text:style-name="P4"/>
                        </table:table-cell>
                      </table:table-row>
                      <table:table-row table:style-name="Tableau4.2">
                        <table:table-cell table:style-name="Tableau4.A2" office:value-type="string">
                          <text:p text:style-name="P4"/>
                        </table:table-cell>
                      </table:table-row>
                    </table:table>
                  </table:table-cell>
                </table:table-row>
              </table:table>
            </table:table-cell>
          </table:table-row>
        </table:table>
      </text:section>
      <text:p text:style-name="Standard"><draw:frame draw:style-name="fr2" draw:name="images2" text:anchor-type="paragraph" svg:width="7.027cm" svg:height="8.188cm" draw:z-index="1"><draw:image xlink:href="Pictures/1000000000000190000002586DAAFA3D.jpg" xlink:type="simple" xlink:show="embed" xlink:actuate="onLoad"/></draw:frame><text:bookmark text:name="largeur_de_page_et_bordures"/><text:soft-page-break/></text:p>
      <text:section text:style-name="Sect1" text:name="Section1">
        <table:table table:name="Tableau6" table:style-name="Tableau6">
          <table:table-column table:style-name="Tableau6.A"/>
          <table:table-row>
            <table:table-cell office:value-type="string">
              <text:p text:style-name="P1"><text:bookmark text:name="cadre_colonne_principale1"/><text:bookmark text:name="cadre_colonne_principale2"/></text:p>
              <table:table table:name="Tableau7" table:style-name="Tableau7">
                <table:table-column table:style-name="Tableau7.A"/>
                <table:table-row>
                  <table:table-cell office:value-type="string">
                    <text:p text:style-name="P1"><text:bookmark text:name="texte_description_fiche_produit1"/></text:p>
                    <table:table table:name="Tableau8" table:style-name="Tableau8">
                      <table:table-column table:style-name="Tableau8.A"/>
                      <table:table-row table:style-name="Tableau8.1">
                        <table:table-cell table:style-name="Tableau8.A1" office:value-type="string">
                          <text:p text:style-name="P2">En quelques mots</text:p>
                        </table:table-cell>
                      </table:table-row>
                      <table:table-row table:style-name="Tableau8.2">
                        <table:table-cell table:style-name="Tableau8.A2" office:value-type="string">
                          <text:p text:style-name="P8">Télécommande filaire avec fonctions timer<text:line-break/>Inclus plusieurs fonction timer avec écran de controle :<text:line-break/>   Retardateur de 0h00m01s à 99h99m99s<text:line-break/>   Temps d'exposition 0h00m01s à 99h99m99s<text:line-break/>   Intervalommètre de 0h0m01s à 99h99m99s<text:line-break/>   Déclenchement multiple de 1 à 99 vues</text:p>
                        </table:table-cell>
                      </table:table-row>
                      <table:table-row table:style-name="Tableau8.1">
                        <table:table-cell table:style-name="Tableau8.A3" office:value-type="string">
                          <text:p text:style-name="P2">Composition</text:p>
                        </table:table-cell>
                      </table:table-row>
                      <table:table-row table:style-name="Tableau8.2">
                        <table:table-cell table:style-name="Tableau8.A2" office:value-type="string">
                          <text:p text:style-name="P3">1x télécommande avec cable de 80cm</text:p>
                        </table:table-cell>
                      </table:table-row>
                      <table:table-row table:style-name="Tableau8.1">
                        <table:table-cell table:style-name="Tableau8.A3" office:value-type="string">
                          <text:p text:style-name="P2">Caractéristiques</text:p>
                          <table:table table:name="Tableau9" table:style-name="Tableau9">
                            <table:table-column table:style-name="Tableau9.A"/>
                            <table:table-column table:style-name="Tableau9.B"/>
                            <table:table-row>
                              <table:table-cell table:style-name="Tableau9.A1" office:value-type="string">
                                <text:p text:style-name="P6">Type</text:p>
                              </table:table-cell>
                              <table:table-cell table:style-name="Tableau9.B1" office:value-type="string">
                                <text:p text:style-name="P3">Filaire</text:p>
                              </table:table-cell>
                            </table:table-row>
                            <table:table-row>
                              <table:table-cell table:style-name="Tableau9.A2" office:value-type="string">
                                <text:p text:style-name="P6">Portée</text:p>
                              </table:table-cell>
                              <table:table-cell table:style-name="Tableau9.B2" office:value-type="string">
                                <text:p text:style-name="P3">80cm</text:p>
                              </table:table-cell>
                            </table:table-row>
                            <table:table-row>
                              <table:table-cell table:style-name="Tableau9.A2" office:value-type="string">
                                <text:p text:style-name="P6">Fonctions</text:p>
                              </table:table-cell>
                              <table:table-cell table:style-name="Tableau9.B2" office:value-type="string">
                                <text:p text:style-name="P3">Déclenchement immédiat.<text:line-break/>Retardateur de 0h00m01s à 99h99m99s<text:line-break/>Temps d'exposition 0h00m01s à 99h99m99s (start/stop)<text:line-break/>Intervalommètre de 0h0m01s à 99h99m99s<text:line-break/>Déclenchement multiple de 1 à 99 vues<text:line-break/>(Les fonctions TIMER sont mixables entre-elles : exemple 12 clichés de 10 secondes pris toutes les 3 minutes)<text:line-break/>Deux canaux A et B : pour une utilisation simultannée de deux appareils / deux télécommandes.</text:p>
                              </table:table-cell>
                            </table:table-row>
                            <table:table-row>
                              <table:table-cell table:style-name="Tableau9.A2" office:value-type="string">
                                <text:p text:style-name="P7"> <text:span text:style-name="T1">Compatibilité</text:span></text:p>
                              </table:table-cell>
                              <table:table-cell table:style-name="Tableau9.B2" office:value-type="string">
                                <text:p text:style-name="Table_20_Contents"> <text:span text:style-name="T1">NIKON D90 D5000</text:span></text:p>
                              </table:table-cell>
                            </table:table-row>
                            <table:table-row>
                              <table:table-cell table:style-name="Tableau9.A2" office:value-type="string">
                                <text:p text:style-name="P6">Piles (inclue)</text:p>
                              </table:table-cell>
                              <table:table-cell table:style-name="Tableau9.B2" office:value-type="string">
                                <text:p text:style-name="P3">CR2032</text:p>
                              </table:table-cell>
                            </table:table-row>
                            <table:table-row>
                              <table:table-cell table:style-name="Tableau9.A2" office:value-type="string">
                                <text:p text:style-name="P6">Dimensions</text:p>
                              </table:table-cell>
                              <table:table-cell table:style-name="Tableau9.B2" office:value-type="string">
                                <text:p text:style-name="P3">40x20xh143mm 85gr</text:p>
                              </table:table-cell>
                            </table:table-row>
                            <table:table-row>
                              <table:table-cell table:style-name="Tableau9.A2" office:value-type="string">
                                <text:p text:style-name="P7"> <text:span text:style-name="T1">Garantie</text:span></text:p>
                              </table:table-cell>
                              <table:table-cell table:style-name="Tableau9.B2" office:value-type="string">
                                <text:p text:style-name="Table_20_Contents"> <text:span text:style-name="T1">1 an</text:span></text:p>
                              </table:table-cell>
                            </table:table-row>
                          </table:table>
                          <text:p text:style-name="P4"/>
                        </table:table-cell>
                      </table:table-row>
                      <table:table-row table:style-name="Tableau8.2">
                        <table:table-cell table:style-name="Tableau8.A2" office:value-type="string">
                          <text:p text:style-name="P5"/>
                        </table:table-cell>
                      </table:table-row>
                    </table:table>
                  </table:table-cell>
                </table:table-row>
              </table:table>
            </table:table-cell>
          </table:table-row>
        </table:table>
      </text:section>
      <text:p text:style-name="Standard"><draw:frame draw:style-name="fr2" draw:name="images3" text:anchor-type="paragraph" svg:width="7.772cm" svg:height="7.336cm" draw:z-index="2"><draw:image xlink:href="Pictures/1000000000000190000002586A516145.jpg" xlink:type="simple" xlink:show="embed" xlink:actuate="onLoad"/></draw:frame><text:bookmark text:name="largeur_de_page_et_bordures1"/><text:soft-page-break/></text:p>
      <text:section text:style-name="Sect1" text:name="Section2">
        <table:table table:name="Tableau10" table:style-name="Tableau10">
          <table:table-column table:style-name="Tableau10.A"/>
          <table:table-row>
            <table:table-cell office:value-type="string">
              <text:p text:style-name="P1"><text:bookmark text:name="cadre_colonne_principale3"/><text:bookmark text:name="cadre_colonne_principale4"/></text:p>
              <table:table table:name="Tableau11" table:style-name="Tableau11">
                <table:table-column table:style-name="Tableau11.A"/>
                <table:table-row>
                  <table:table-cell office:value-type="string">
                    <text:p text:style-name="P1"><text:bookmark text:name="texte_description_fiche_produit2"/></text:p>
                    <table:table table:name="Tableau12" table:style-name="Tableau12">
                      <table:table-column table:style-name="Tableau12.A"/>
                      <table:table-row table:style-name="Tableau12.1">
                        <table:table-cell table:style-name="Tableau12.A1" office:value-type="string">
                          <text:p text:style-name="P2">En quelques mots</text:p>
                        </table:table-cell>
                      </table:table-row>
                      <table:table-row table:style-name="Tableau12.2">
                        <table:table-cell table:style-name="Tableau12.A2" office:value-type="string">
                          <text:p text:style-name="P8">Télécommande sans fil infrarouge.<text:line-break/>Portée rallongée par rapport au capteur infrarouge du boitier + possibilité d'orienter le récepteur.<text:line-break/>Inclus plusieurs fonction timer avec écran de controle :<text:line-break/>   Retardateur de 0h00m01s à 99h99m99s<text:line-break/>   Temps d'exposition 0h00m01s à 99h99m99s<text:line-break/>   Intervalommètre de 0h0m01s à 99h99m99s<text:line-break/>   Déclenchement multiple de 1 à 399 vues</text:p>
                        </table:table-cell>
                      </table:table-row>
                      <table:table-row table:style-name="Tableau12.1">
                        <table:table-cell table:style-name="Tableau12.A3" office:value-type="string">
                          <text:p text:style-name="P2">Composition</text:p>
                        </table:table-cell>
                      </table:table-row>
                      <table:table-row table:style-name="Tableau12.2">
                        <table:table-cell table:style-name="Tableau12.A2" office:value-type="string">
                          <text:p text:style-name="P3">1x Emetteur avec touches et ecran rétroéclairé pour pilotage des fonctions timer<text:line-break/>1x Recepteur orientable à monter sur le sabot flash l'appareil ou sur trepied.</text:p>
                        </table:table-cell>
                      </table:table-row>
                      <table:table-row table:style-name="Tableau12.1">
                        <table:table-cell table:style-name="Tableau12.A3" office:value-type="string">
                          <text:p text:style-name="P2">Caractéristiques</text:p>
                          <table:table table:name="Tableau13" table:style-name="Tableau13">
                            <table:table-column table:style-name="Tableau13.A"/>
                            <table:table-column table:style-name="Tableau13.B"/>
                            <table:table-row>
                              <table:table-cell table:style-name="Tableau13.A1" office:value-type="string">
                                <text:p text:style-name="P6">Type</text:p>
                              </table:table-cell>
                              <table:table-cell table:style-name="Tableau13.B1" office:value-type="string">
                                <text:p text:style-name="P3">Infrarouge direct<text:line-break/>Récepteur orientable.</text:p>
                              </table:table-cell>
                            </table:table-row>
                            <table:table-row>
                              <table:table-cell table:style-name="Tableau13.A2" office:value-type="string">
                                <text:p text:style-name="P6">Portée</text:p>
                              </table:table-cell>
                              <table:table-cell table:style-name="Tableau13.B2" office:value-type="string">
                                <text:p text:style-name="P3">15 mètres en direct (pas d'obstacle)</text:p>
                              </table:table-cell>
                            </table:table-row>
                            <table:table-row>
                              <table:table-cell table:style-name="Tableau13.A2" office:value-type="string">
                                <text:p text:style-name="P6">Fonctions</text:p>
                              </table:table-cell>
                              <table:table-cell table:style-name="Tableau13.B2" office:value-type="string">
                                <text:p text:style-name="P3">Déclenchement immédiat.<text:line-break/>Retardateur de 0h00m01s à 99h99m99s<text:line-break/>Temps d'exposition 0h00m01s à 99h99m99s<text:line-break/>Intervalommètre de 0h0m01s à 99h99m99s<text:line-break/>Déclenchement multiple de 1 à 399 vues<text:line-break/>(Les fonctions TIMER sont mixables entre-elles : exemple 12 clichés de 10 secondes pris toutes les 3 minutes)<text:line-break/>Deux canaux A et B : pour une utilisation simultannée de deux appareils / deux télécommandes.</text:p>
                              </table:table-cell>
                            </table:table-row>
                            <table:table-row>
                              <table:table-cell table:style-name="Tableau13.A2" office:value-type="string">
                                <text:p text:style-name="P7"> <text:span text:style-name="T1">Compatibilité</text:span></text:p>
                              </table:table-cell>
                              <table:table-cell table:style-name="Tableau13.B2" office:value-type="string">
                                <text:p text:style-name="Table_20_Contents"> <text:span text:style-name="T1">NIKON D90 D5000</text:span></text:p>
                              </table:table-cell>
                            </table:table-row>
                            <table:table-row>
                              <table:table-cell table:style-name="Tableau13.A2" office:value-type="string">
                                <text:p text:style-name="P6">Piles (non fournies)</text:p>
                              </table:table-cell>
                              <table:table-cell table:style-name="Tableau13.B2" office:value-type="string">
                                <text:p text:style-name="P3">Emetteur : 2 piles AAA 1,5V<text:line-break/>Récepteur : 1 pile 4LR44 6V</text:p>
                              </table:table-cell>
                            </table:table-row>
                            <table:table-row>
                              <table:table-cell table:style-name="Tableau13.A2" office:value-type="string">
                                <text:p text:style-name="P6">Dimensions</text:p>
                              </table:table-cell>
                              <table:table-cell table:style-name="Tableau13.B2" office:value-type="string">
                                <text:p text:style-name="P3">Emetteur : 42x19xh158mm 58gr<text:line-break/>Recepteur : 50x42xh52 52gr</text:p>
                              </table:table-cell>
                            </table:table-row>
                            <table:table-row>
                              <table:table-cell table:style-name="Tableau13.A2" office:value-type="string">
                                <text:p text:style-name="P7"> <text:span text:style-name="T1">Garantie</text:span></text:p>
                              </table:table-cell>
                              <table:table-cell table:style-name="Tableau13.B2" office:value-type="string">
                                <text:p text:style-name="Table_20_Contents"> <text:span text:style-name="T1">1 an</text:span></text:p>
                              </table:table-cell>
                            </table:table-row>
                          </table:table>
                          <text:p text:style-name="P4"/>
                        </table:table-cell>
                      </table:table-row>
                      <table:table-row table:style-name="Tableau12.2">
                        <table:table-cell table:style-name="Tableau12.A2" office:value-type="string">
                          <text:p text:style-name="P5"/>
                        </table:table-cell>
                      </table:table-row>
                    </table:table>
                  </table:table-cell>
                </table:table-row>
              </table:table>
            </table:table-cell>
          </table:table-row>
        </table:table>
      </text:section>
      <text:p text:style-name="Standard"><text:bookmark text:name="largeur_de_page_et_bordures2"/><text:soft-page-break/></text:p>
      <text:section text:style-name="Sect1" text:name="Section3">
        <table:table table:name="Tableau14" table:style-name="Tableau14">
          <table:table-column table:style-name="Tableau14.A"/>
          <table:table-row>
            <table:table-cell office:value-type="string">
              <text:p text:style-name="P1"><draw:frame draw:style-name="fr1" draw:name="images4" text:anchor-type="paragraph" svg:x="4.891cm" svg:y="1.365cm" svg:width="7.793cm" svg:height="8.102cm" draw:z-index="3"><draw:image xlink:href="Pictures/100000000000019000000258438731EF.jpg" xlink:type="simple" xlink:show="embed" xlink:actuate="onLoad"/></draw:frame><text:bookmark text:name="cadre_colonne_principale5"/><text:bookmark text:name="cadre_colonne_principale6"/></text:p>
              <table:table table:name="Tableau15" table:style-name="Tableau15">
                <table:table-column table:style-name="Tableau15.A"/>
                <table:table-row>
                  <table:table-cell office:value-type="string">
                    <text:p text:style-name="P1"><text:bookmark text:name="texte_description_fiche_produit3"/></text:p>
                    <table:table table:name="Tableau16" table:style-name="Tableau16">
                      <table:table-column table:style-name="Tableau16.A"/>
                      <table:table-row table:style-name="Tableau16.1">
                        <table:table-cell table:style-name="Tableau16.A1" office:value-type="string"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/>
                          <text:p text:style-name="P2">En quelques mots</text:p>
                        </table:table-cell>
                      </table:table-row>
                      <table:table-row table:style-name="Tableau16.2">
                        <table:table-cell table:style-name="Tableau16.A2" office:value-type="string">
                          <text:p text:style-name="P3">Télécommande radio à longue portée (&gt;100 mètres)</text:p>
                        </table:table-cell>
                      </table:table-row>
                      <table:table-row table:style-name="Tableau16.1">
                        <table:table-cell table:style-name="Tableau16.A3" office:value-type="string">
                          <text:p text:style-name="P2">Composition</text:p>
                        </table:table-cell>
                      </table:table-row>
                      <table:table-row table:style-name="Tableau16.2">
                        <table:table-cell table:style-name="Tableau16.A2" office:value-type="string">
                          <text:p text:style-name="P3">1x Emetteur radio<text:line-break/>1x Recepteur radio</text:p>
                        </table:table-cell>
                      </table:table-row>
                      <table:table-row table:style-name="Tableau16.1">
                        <table:table-cell table:style-name="Tableau16.A3" office:value-type="string">
                          <text:p text:style-name="P2">Caractéristiques</text:p>
                          <table:table table:name="Tableau17" table:style-name="Tableau17">
                            <table:table-column table:style-name="Tableau17.A"/>
                            <table:table-column table:style-name="Tableau17.B"/>
                            <table:table-row>
                              <table:table-cell table:style-name="Tableau17.A1" office:value-type="string">
                                <text:p text:style-name="P6">Type</text:p>
                              </table:table-cell>
                              <table:table-cell table:style-name="Tableau17.B1" office:value-type="string">
                                <text:p text:style-name="P3">Radio</text:p>
                              </table:table-cell>
                            </table:table-row>
                            <table:table-row>
                              <table:table-cell table:style-name="Tableau17.A2" office:value-type="string">
                                <text:p text:style-name="P6">Portée</text:p>
                              </table:table-cell>
                              <table:table-cell table:style-name="Tableau17.B2" office:value-type="string">
                                <text:p text:style-name="P3">&gt;100 mètres</text:p>
                              </table:table-cell>
                            </table:table-row>
                            <table:table-row>
                              <table:table-cell table:style-name="Tableau17.A2" office:value-type="string">
                                <text:p text:style-name="P6">Fonctions</text:p>
                              </table:table-cell>
                              <table:table-cell table:style-name="Tableau17.B2" office:value-type="string">
                                <text:p text:style-name="P3">Déclenchement simple<text:line-break/>Déclenchement multiple<text:line-break/>Pause B<text:line-break/>16 canaux</text:p>
                              </table:table-cell>
                            </table:table-row>
                            <table:table-row>
                              <table:table-cell table:style-name="Tableau17.A2" office:value-type="string">
                                <text:p text:style-name="P7"> <text:span text:style-name="T1">Compatibilité</text:span></text:p>
                              </table:table-cell>
                              <table:table-cell table:style-name="Tableau17.B2" office:value-type="string">
                                <text:p text:style-name="Table_20_Contents"> <text:span text:style-name="T1">NIKON D70s D80 D90</text:span></text:p>
                              </table:table-cell>
                            </table:table-row>
                            <table:table-row>
                              <table:table-cell table:style-name="Tableau17.A2" office:value-type="string">
                                <text:p text:style-name="P6">Piles (non fournies)</text:p>
                              </table:table-cell>
                              <table:table-cell table:style-name="Tableau17.B2" office:value-type="string">
                                <text:p text:style-name="P3">Emetteur : 1 piles 12V 23A<text:line-break/>Récepteur : 1 pile 3V CR2</text:p>
                              </table:table-cell>
                            </table:table-row>
                            <table:table-row>
                              <table:table-cell table:style-name="Tableau17.A2" office:value-type="string">
                                <text:p text:style-name="P6">Poid</text:p>
                              </table:table-cell>
                              <table:table-cell table:style-name="Tableau17.B2" office:value-type="string">
                                <text:p text:style-name="P3">Emetteur : 45g<text:line-break/>Recepteur : 40g</text:p>
                              </table:table-cell>
                            </table:table-row>
                            <table:table-row>
                              <table:table-cell table:style-name="Tableau17.A2" office:value-type="string">
                                <text:p text:style-name="P7"> <text:span text:style-name="T1">Garantie</text:span></text:p>
                              </table:table-cell>
                              <table:table-cell table:style-name="Tableau17.B2" office:value-type="string">
                                <text:p text:style-name="Table_20_Contents"> <text:span text:style-name="T1">1 an</text:span></text:p>
                              </table:table-cell>
                            </table:table-row>
                          </table:table>
                          <text:p text:style-name="P4"/>
                        </table:table-cell>
                      </table:table-row>
                      <table:table-row table:style-name="Tableau16.2">
                        <table:table-cell table:style-name="Tableau16.A2" office:value-type="string">
                          <text:p text:style-name="P5"/>
                        </table:table-cell>
                      </table:table-row>
                    </table:table>
                  </table:table-cell>
                </table:table-row>
              </table:table>
            </table:table-cell>
          </table:table-row>
        </table:table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Verdana" svg:font-family="Verdana, Arial, Helvetica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Clément Pierrette</meta:initial-creator>
    <meta:creation-date>2010-02-14T12:18:33.35</meta:creation-date>
    <dc:date>2010-02-16T16:11:00.45</dc:date>
    <dc:creator>Clément Pierrette</dc:creator>
    <meta:editing-duration>PT00H22M49S</meta:editing-duration>
    <meta:editing-cycles>4</meta:editing-cycles>
    <meta:generator>OpenOffice.org/3.1$Win32 OpenOffice.org_project/310m19$Build-9420</meta:generator>
    <meta:document-statistic meta:table-count="17" meta:image-count="4" meta:object-count="0" meta:page-count="4" meta:paragraph-count="76" meta:word-count="509" meta:character-count="3391"/>
  </office:meta>
</office:document-meta>
</file>