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gif" manifest:full-path="Pictures/10000005000000A300000095D65A66A6.gif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ages1" text:anchor-type="paragraph" svg:x="4.496cm" svg:y="6.449cm" svg:width="5.032cm" svg:height="5.309cm" draw:z-index="0"><draw:image xlink:href="Pictures/10000005000000A300000095D65A66A6.gi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SimSun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Clément Pierrette</meta:initial-creator>
    <meta:creation-date>2010-08-06T19:57:48.70</meta:creation-date>
    <meta:document-statistic meta:table-count="0" meta:image-count="1" meta:object-count="0" meta:page-count="1" meta:paragraph-count="0" meta:word-count="0" meta:character-count="0"/>
    <dc:date>2010-08-06T19:58:25.43</dc:date>
    <dc:creator>Clément Pierrette</dc:creator>
    <meta:editing-duration>PT00H00M37S</meta:editing-duration>
    <meta:editing-cycles>1</meta:editing-cycles>
    <meta:generator>OpenOffice.org/3.2$Win32 OpenOffice.org_project/320m12$Build-9483</meta:generator>
  </office:meta>
</office:document-meta>
</file>